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bruno_genere"/><text:bookmark-start text:name="__RefHeading___bruno_genere_1"/><text:bookmark-start text:name="bruno_genere"/>Bruno Généré<text:bookmark-end text:name="__RefHeading___bruno_genere_1"/><text:bookmark-end text:name="bruno_genere"/></text:h>
      <text:p text:style-name="Text_20_body">Trésorier bénévole de l'association, ingénieur informaticien de profession, je tente de mettre en place des outils numériques pour les associations.</text:p>
      <text:p text:style-name="Text_20_body">Mon <text:span text:style-name="Strong_20_Emphasis">objectif</text:span> est d'offrir des moyens de communication, collaboration et gestion qui permettent aux membres des associations de s'auto-organiser et de prendre des décisions de la manière la plus démocratique possible.</text:p>
      <text:p text:style-name="Text_20_body">Pour cela j'assure :</text:p>
      <text:list text:style-name="List_20_1" text:continue-numbering="false">
        <text:list-item>
          <text:p text:style-name="List_20_1_Content_First"> la sélection, l'installation et le paramétrage des outils</text:p>
        </text:list-item>
        <text:list-item>
          <text:p text:style-name="List_20_1_Content_Last"> la formation et l'accompagnement des utilisateurs à l'utilisation des outils.</text:p>
        </text:list-item>
      </text:list>
      <text:p text:style-name="Text_20_body">Pour le réseau ANAIS, je suis disponible tous les jeudi après-midi de 14h à 17h30 au Café pour assister et former les utilisateurs. Il est préférable de prévenir de sa venue et de vérifier que je n'aurais pas d’empêchement.<text:line-break/>
Vous pouvez me contacter par courriel à <text:a xlink:type="simple" xlink:href="mailto:tresor@gestioncafe.reseauanais.fr" text:style-name="Internet_20_link" text:visited-style-name="Visited_20_Internet_20_Link">tresor@gestioncafe.reseauanais.fr</text:a></text:p>
      <text:h text:style-name="Heading_20_2" text:outline-level="2"><text:bookmark-start text:name="__RefHeading___liens_utiles_2"/><text:bookmark-start text:name="liens_utiles"/>Liens utiles<text:bookmark-end text:name="__RefHeading___liens_utiles_2"/><text:bookmark-end text:name="liens_utiles"/></text:h>
      <text:p text:style-name="Text_20_body"><text:a xlink:type="simple" xlink:href="https://wikicafe.reseauanais.fr/doku.php/playground/bac_a_sable" text:style-name="Internet_20_link" text:visited-style-name="Visited_20_Internet_20_Link">Retour au Bac à Sab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bruno_genere</dc:title>
  </office:meta>
</office:document-meta>
</file>