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f00ab5fb5b5deba58a6626880299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4.7586930455635cm"><draw:image xlink:href="Pictures/0ff00ab5fb5b5deba58a6626880299f5.png" xlink:type="simple" xlink:show="embed" xlink:actuate="onLoad"/></draw:frame></text:p>
      <text:h text:style-name="Heading_20_1" text:outline-level="1"><text:bookmark text:name="wiki:gouvernance:bureau:reuniontpl"/><text:bookmark-start text:name="__RefHeading___bureau_du_bureau.date_bureau_1"/><text:bookmark-start text:name="bureau_du_bureau.date_bureau"/>Bureau du @@bureau.date bureau@@<text:bookmark-end text:name="__RefHeading___bureau_du_bureau.date_bureau_1"/><text:bookmark-end text:name="bureau_du_bureau.date_bureau"/></text:h>
      <text:p text:style-name="Text_20_body">Réunion convoquée le @@bureau.date convocation@@ à @@à@@ par @@bureau.par@@.</text:p>
      <text:p text:style-name="Text_20_body">Lieu : @@bureau.lieu@@</text:p>
      <text:h text:style-name="Heading_20_2" text:outline-level="2"><text:bookmark-start text:name="__RefHeading___membres_2"/><text:bookmark-start text:name="membres"/>Membres<text:bookmark-end text:name="__RefHeading___membres_2"/><text:bookmark-end text:name="membr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Benoît Chermanne     </text:p>
          </table:table-cell>
          <table:table-cell office:value-type="string" table:style-name="tablecell">
            <text:p text:style-name="tablealignleft"> Président     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Philippe Biron       </text:p>
          </table:table-cell>
          <table:table-cell office:value-type="string" table:style-name="tablecell">
            <text:p text:style-name="tablealignleft"> vice-Président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Véronique Carnevalé  </text:p>
          </table:table-cell>
          <table:table-cell office:value-type="string" table:style-name="tablecell">
            <text:p text:style-name="tablealignleft"> Secrétaire      </text:p>
          </table:table-cell>
          <table:table-cell office:value-type="string" table:style-name="tablecell">
            <text:p text:style-name="tablealignleft"> présente  </text:p>
          </table:table-cell>
        </table:table-row>
        <table:table-row>
          <table:table-cell office:value-type="string" table:style-name="tablecell">
            <text:p text:style-name="tablealignleft"> Bruno Généré         </text:p>
          </table:table-cell>
          <table:table-cell office:value-type="string" table:style-name="tablecell">
            <text:p text:style-name="tablealignleft"> Trésorier       </text:p>
          </table:table-cell>
          <table:table-cell office:value-type="string" table:style-name="tablecell">
            <text:p text:style-name="tablealignleft"> présent   </text:p>
          </table:table-cell>
        </table:table-row>
        <table:table-row>
          <table:table-cell office:value-type="string" table:style-name="tablecell">
            <text:p text:style-name="tablealignleft"> Aurore Adubra        </text:p>
          </table:table-cell>
          <table:table-cell office:value-type="string" table:style-name="tablecell">
            <text:p text:style-name="tablealignleft"> Membre          </text:p>
          </table:table-cell>
          <table:table-cell office:value-type="string" table:style-name="tablecell">
            <text:p text:style-name="tablealignleft"> présente  </text:p>
          </table:table-cell>
        </table:table-row>
      </table:table>
      <text:h text:style-name="Heading_20_2" text:outline-level="2"><text:bookmark-start text:name="__RefHeading___invites_3"/><text:bookmark-start text:name="invites"/>Invités<text:bookmark-end text:name="__RefHeading___invites_3"/><text:bookmark-end text:name="invit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uzanne Becart  </text:p>
          </table:table-cell>
          <table:table-cell office:value-type="string" table:style-name="tablecell">
            <text:p text:style-name="tablealignleft"> Coordinatrice  </text:p>
          </table:table-cell>
          <table:table-cell office:value-type="string" table:style-name="tablecell">
            <text:p text:style-name="tablealignleft"> présente  </text:p>
          </table:table-cell>
        </table:table-row>
      </table:table>
      <text:h text:style-name="Heading_20_2" text:outline-level="2"><text:bookmark-start text:name="__RefHeading___ordre_du_jour_4"/><text:bookmark-start text:name="ordre_du_jour"/>Ordre du jour<text:bookmark-end text:name="__RefHeading___ordre_du_jour_4"/><text:bookmark-end text:name="ordre_du_jour"/></text:h>
      <text:p text:style-name="Text_20_body">@@bureau.ordre du jour@@</text:p>
      <text:h text:style-name="Heading_20_2" text:outline-level="2"><text:bookmark-start text:name="__RefHeading___deroulement_et_resolutions_5"/><text:bookmark-start text:name="deroulement_et_resolutions"/>Déroulement et résolutions<text:bookmark-end text:name="__RefHeading___deroulement_et_resolutions_5"/><text:bookmark-end text:name="deroulement_et_resolutions"/></text:h>
      <text:p text:style-name="Text_20_body">@@bureau.ordre du jour@@ </text:p>
      <text:p text:style-name="Horizontal_20_Line"/>
      <text:p text:style-name="Text_20_body"><text:a xlink:type="simple" xlink:href="https://wikicafe.reseauanais.fr/doku.php/wiki/gouvernance/bureau" text:style-name="Internet_20_link" text:visited-style-name="Visited_20_Internet_20_Link">Bure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gouvernance:bureau:reuniontpl</dc:title>
  </office:meta>
</office:document-meta>
</file>